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лены-совета-ветеранов-тинао-посетили-окружной-концерт"/>Члены Совета ветеранов ТиНАО посетили окружной концерт<text:bookmark-end text:name="члены-совета-ветеранов-тинао-посетили-окружной-концерт"/></text:h>
      <text:p text:style-name="First_20_paragraph">05.11.2024</text:p>
      <text:p text:style-name="Text_20_body">05.11.2024</text:p>
      <text:p text:style-name="Text_20_body">Окружной концерт исполнителей оркестра русских народных инструментов имени Владимира Глейхмана посетили представители Совета ветеранов Троицкого и Новомосковского административных округов 3 ноября.</text:p>
      <text:p text:style-name="Text_20_body">Мероприятие приурочили ко Дню народного единства.</text:p>
      <text:p text:style-name="Text_20_body">— Мы можем дать этому концерту только наивысшую оценку. Все гости мероприятия смогли приобщиться к подлинной русской культуре и услышать настоящую музыку души, — сообщил председатель Совета ветеранов Вороновского Александр Туришин.</text:p>
      <text:p text:style-name="Text_20_body">В этот день праздничный концерт посетили около 600 представителей всех первичных ветеранских организаций Троицкого и Новомосковского административных округов.</text:p>
      <text:p text:style-name="Text_20_body">— Все были рады услышать живую музыку в исполнении талантливых артистов. Мы считаем, что нужно и в будущем сотрудничать с музыкантами ансамбля имени Владимира Глейхмана, — рассказала председатель Совета ветеранов Филимонковского Татьяна Кондратова.</text:p>
      <text:p text:style-name="Text_20_body">В рамках программы концерта прозвучали русские традиционные песни и народная музыка, а также военно-патриотические композиции и романсы.</text:p>
      <text:p text:style-name="Text_20_body">Кроме этого, перед активистами первичных ветеранских организаций выступил представитель всероссийской организации «Боевое Братство» Юрий Шепотько. Он прочел вслух письмо первого заместителя председателя движения Дмитрия Саблина с торжественным поздравлением гостей с Днем народного единства.</text:p>
      <text:p text:style-name="Text_20_body"><text:line-break/></text:p>
      <text:p text:style-name="Text_20_body">Адрес страницы: <text:a xlink:type="simple" xlink:href="http://tinao.mos.ru/presscenter/news/detail/12646180.html" office:name=""><text:span text:style-name="Definition">http://tinao.mos.ru/presscenter/news/detail/1264618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5T14:59:12Z</meta:creation-date>
    <dc:date>2024-11-05T14:59:12Z</dc:date>
  </office:meta>
</office:document-meta>
</file>