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ей-троицка-пригласили-на-показ-кинофильмов"/>Жителей Троицка пригласили на показ кинофильмов<text:bookmark-end text:name="жителей-троицка-пригласили-на-показ-кинофильмов"/></text:h>
      <text:p text:style-name="First_20_paragraph">19.06.2024</text:p>
      <text:p text:style-name="Text_20_body">19.06.2024</text:p>
      <text:p text:style-name="Text_20_body">Жителей городского округа Троицк пригласили на показ документальных фильмов «Солнце. Наша живая звезда» и «Майя. Наблюдатели Вселенной». Встречу назначили на 21 июня.</text:p>
      <text:p text:style-name="Text_20_body">Интересные и увлекательные материалы будут показаны для посетителей в планетарии Троицкого Дома ученых. Это помещение с куполообразной крышей и удобными мешкообразными креслами, где зрители находятся в положении полулежа.</text:p>
      <text:p text:style-name="Text_20_body">Посетители смогут узнать об особенностях Солнца и о древних верованиях Майя, которые были направлены на сверхъестественные проявления Солнца, Луны и других небесных тел. Общая продолжительность фильмов составит 50 минут.<text:line-break/><text:line-break/>— В планетарии показывают фильмы определенного формата, который вписывается в куполообразный экран, — рассказала менеджер по рекламе Татьяна Леонова.<text:line-break/><text:line-break/>Начало кинопоказов запланировали на 15:00. Вход свободный.</text:p>
      <text:p text:style-name="Text_20_body"><text:line-break/></text:p>
      <text:p text:style-name="Text_20_body">Адрес страницы: <text:a xlink:type="simple" xlink:href="http://tinao.mos.ru/presscenter/news/detail/12432014.html" office:name=""><text:span text:style-name="Definition">http://tinao.mos.ru/presscenter/news/detail/12432014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19T16:22:10Z</meta:creation-date>
    <dc:date>2024-06-19T16:22:10Z</dc:date>
  </office:meta>
</office:document-meta>
</file>