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чие-приступили-к-замене-асфальтобетонного-покрытия-на-улице-авиаторов-в-щербинке"/>Рабочие приступили к замене асфальтобетонного покрытия на улице Авиаторов в Щербинке<text:bookmark-end text:name="рабочие-приступили-к-замене-асфальтобетонного-покрытия-на-улице-авиаторов-в-щербинке"/></text:h>
      <text:p text:style-name="First_20_paragraph">01.08.2023</text:p>
      <text:p text:style-name="Text_20_body">Специалисты подрядной организации продолжили работы по замене асфальтобетонного покрытия 31 июля на объекте дорожного хозяйства в городском округе Щербинка по улице Авиаторов.<text:line-break/><text:line-break/>— Ранее мы с коллегами направляли коллективное обращение от жителей гарнизона «Остафьево», которые просили привести в порядок дорогу после зимы. На участке провели фрезерование, основные тротуары уже заасфальтировали, — поделилась информацией заместитель директора МБУ «Городское благоустройство», общественный советник главы администрации городского округа Щербинка Евгения Менчикова.</text:p>
      <text:p text:style-name="Text_20_body">Стоит отметить, что недавно вблизи домов №№ 2, 4 и 5, 6 на улице Высотная заасфальтировали пешеходные дорожки, которые ранее представляли собой вытоптанные на газоне участки.</text:p>
      <text:p text:style-name="Text_20_body"><text:line-break/></text:p>
      <text:p text:style-name="Text_20_body">Адрес страницы: <text:a xlink:type="simple" xlink:href="http://tinao.mos.ru/presscenter/news/detail/11747349.html" office:name=""><text:span text:style-name="Definition">http://tinao.mos.ru/presscenter/news/detail/1174734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3:01:34Z</meta:creation-date>
    <dc:date>2023-08-01T13:01:34Z</dc:date>
  </office:meta>
</office:document-meta>
</file>