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cтроительство-школы-начали-в-щербинке"/>Cтроительство школы начали в Щербинке<text:bookmark-end text:name="cтроительство-школы-начали-в-щербинке"/></text:h>
      <text:p text:style-name="First_20_paragraph">11.02.2022</text:p>
      <text:p text:style-name="Text_20_body"><text:line-break/></text:p>
      <text:p text:style-name="Text_20_body">В Щербинке 9 февраля состоялась торжественная церемония в честь начала строительства новой школы.</text:p>
      <text:p text:style-name="Text_20_body">Так, в событии приняли участие: представитель Департамента развития новых территорий Алексей Левчук, первый заместитель Префекта Троицкого и Новомосковского административных округов города Москвы Игорь Окунев, глава Щербинки Александр Цыганков, глава администрации городского округа Алексей Чиркалин, заместитель директора школы №2122 Егор Борисов.</text:p>
      <text:p text:style-name="Text_20_body">В рамках мероприятия участники заложили памятную капсулу с посланием будущим поколениям. В письме дали напутствие сохранять человеческие ценности: любовь, доброту, справедливость, взаимоуважение, честь и беззаветную любовь к своей Родине.</text:p>
      <text:p text:style-name="Text_20_body"><text:line-break/></text:p>
      <text:p text:style-name="Text_20_body">Адрес страницы: <text:a xlink:type="simple" xlink:href="http://tinao.mos.ru/presscenter/news/detail/10613895.html" office:name=""><text:span text:style-name="Definition">http://tinao.mos.ru/presscenter/news/detail/10613895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3:18:59Z</meta:creation-date>
    <dc:date>2023-05-12T13:18:59Z</dc:date>
  </office:meta>
</office:document-meta>
</file>