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ки-из-михайлово-ярцевского-приняли-участие-в-соревнованиях-по-волейболу"/>Спортсменки из Михайлово-Ярцевского приняли участие в соревнованиях по волейболу<text:bookmark-end text:name="спортсменки-из-михайлово-ярцевского-приняли-участие-в-соревнованиях-по-волейболу"/></text:h>
      <text:p text:style-name="First_20_paragraph">27.09.2021</text:p>
      <text:p text:style-name="Text_20_body">Спортсменки из поселения Михайлово-Ярцевское 25 сентября приняли участие в отборочных соревнованиях по волейболу. Состязания прошли в рамках Московской межокружной Спартакиады «Спорт для всех» в поселении Краснопахорское.</text:p>
      <text:p text:style-name="Text_20_body">— Соревнования провели среди мужчин и женщин из Троицкого и Новомосковского административных округов. В рамках спартакиады участники выступили в возрастной категории от 40 лет и старше. В первый день, 25 сентября от поселения Михайлово-Ярцевское играли участницы женской команды по волейболу. Наши спортсменки в упорной борьбе завоевали почетное второе место, выиграв все встречи, кроме одной. Мы считаем, что они показали отличный результат, поскольку уже на этапе подготовки к соревнованиям продемонстрировали качественную технику, высокий уровень выносливости и воли к победе — рассказал директор спортивного клуба «Медведь» Олег Шишов.</text:p>
      <text:p text:style-name="Text_20_body">Отметим, что команды поселения Михайлово-Ярцевское продолжили подготовку к следующим соревнованиям по волейболу, которые проведут для участников возрастной категории 18–39 лет.</text:p>
      <text:p text:style-name="Text_20_body"><text:line-break/></text:p>
      <text:p text:style-name="Text_20_body">Адрес страницы: <text:a xlink:type="simple" xlink:href="http://tinao.mos.ru/presscenter/news/detail/10280343.html" office:name=""><text:span text:style-name="Definition">http://tinao.mos.ru/presscenter/news/detail/10280343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4:30:16Z</meta:creation-date>
    <dc:date>2023-05-12T14:30:16Z</dc:date>
  </office:meta>
</office:document-meta>
</file>